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13000000F88518A924.jpg" manifest:media-type="image/jpeg"/>
  <manifest:file-entry manifest:full-path="Pictures/10000000000003180000017825C14F65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Text_20_body" style:master-page-name="Standard">
      <style:paragraph-properties fo:margin-top="0.019cm" fo:margin-bottom="0cm" style:contextual-spacing="false" style:page-number="auto"/>
      <style:text-properties style:font-name="Times New Roman"/>
    </style:style>
    <style:style style:name="P2" style:family="paragraph" style:parent-style-name="Text_20_body">
      <style:paragraph-properties fo:margin-left="0.215cm" fo:margin-right="0.233cm" fo:text-align="center" style:justify-single-word="false"/>
    </style:style>
    <style:style style:name="P3" style:family="paragraph" style:parent-style-name="Text_20_body">
      <style:paragraph-properties fo:margin-top="0.044cm" fo:margin-bottom="0cm" style:contextual-spacing="false"/>
    </style:style>
    <style:style style:name="P4" style:family="paragraph" style:parent-style-name="Heading_20_1">
      <style:paragraph-properties fo:margin-left="0.215cm" fo:margin-right="0.254cm"/>
    </style:style>
    <style:style style:name="P5" style:family="paragraph" style:parent-style-name="Heading_20_2">
      <style:paragraph-properties fo:margin-top="0.422cm" fo:margin-bottom="0cm" style:contextual-spacing="false"/>
    </style:style>
    <style:style style:name="P6" style:family="paragraph" style:parent-style-name="List_20_Paragraph" style:list-style-name="WWNum1">
      <style:paragraph-properties fo:margin-left="1.674cm" fo:margin-right="0cm" fo:margin-top="0.042cm" fo:margin-bottom="0cm" style:contextual-spacing="false" fo:line-height="0.515cm" fo:text-align="start" style:justify-single-word="false" fo:text-indent="-0.633cm" style:auto-text-indent="false">
        <style:tab-stops>
          <style:tab-stop style:position="1.674cm"/>
          <style:tab-stop style:position="7.899cm"/>
        </style:tab-stops>
      </style:paragraph-properties>
      <style:text-properties officeooo:paragraph-rsid="001c28b3"/>
    </style:style>
    <style:style style:name="P7" style:family="paragraph" style:parent-style-name="List_20_Paragraph" style:list-style-name="WWNum1">
      <style:paragraph-properties fo:margin-left="1.674cm" fo:margin-right="0cm" fo:margin-top="0cm" fo:margin-bottom="0cm" style:contextual-spacing="false" fo:line-height="0.515cm" fo:text-align="start" style:justify-single-word="false" fo:text-indent="-0.633cm" style:auto-text-indent="false">
        <style:tab-stops>
          <style:tab-stop style:position="1.674cm"/>
          <style:tab-stop style:position="7.899cm"/>
        </style:tab-stops>
      </style:paragraph-properties>
    </style:style>
    <style:style style:name="P8" style:family="paragraph" style:parent-style-name="List_20_Paragraph" style:list-style-name="WWNum1">
      <style:paragraph-properties fo:margin-left="1.674cm" fo:margin-right="0cm" fo:margin-top="0cm" fo:margin-bottom="0cm" style:contextual-spacing="false" fo:line-height="0.517cm" fo:text-align="start" style:justify-single-word="false" fo:text-indent="-0.633cm" style:auto-text-indent="false">
        <style:tab-stops>
          <style:tab-stop style:position="1.674cm"/>
          <style:tab-stop style:position="7.897cm"/>
        </style:tab-stops>
      </style:paragraph-properties>
    </style:style>
    <style:style style:name="P9" style:family="paragraph" style:parent-style-name="List_20_Paragraph" style:list-style-name="WWNum1">
      <style:paragraph-properties fo:margin-left="1.674cm" fo:margin-right="0cm" fo:margin-top="0cm" fo:margin-bottom="0cm" style:contextual-spacing="false" fo:line-height="0.515cm" fo:text-align="start" style:justify-single-word="false" fo:text-indent="-0.633cm" style:auto-text-indent="false">
        <style:tab-stops>
          <style:tab-stop style:position="1.674cm"/>
        </style:tab-stops>
      </style:paragraph-properties>
    </style:style>
    <style:style style:name="P10" style:family="paragraph" style:parent-style-name="Text_20_body">
      <style:paragraph-properties fo:margin-top="0.178cm" fo:margin-bottom="0cm" style:contextual-spacing="false"/>
    </style:style>
    <style:style style:name="P11" style:family="paragraph" style:parent-style-name="Standard">
      <style:paragraph-properties fo:margin-left="0.252cm" fo:margin-right="0.418cm" fo:margin-top="0.369cm" fo:margin-bottom="0cm" style:contextual-spacing="false" fo:line-height="101%" fo:text-align="justify" style:justify-single-word="false" fo:text-indent="0cm" style:auto-text-indent="false"/>
    </style:style>
    <style:style style:name="P12" style:family="paragraph" style:parent-style-name="Text_20_body">
      <style:paragraph-properties fo:margin-top="0.014cm" fo:margin-bottom="0cm" style:contextual-spacing="false"/>
      <style:text-properties fo:font-size="8pt" fo:font-style="italic" style:font-size-asian="8pt" style:font-style-asian="italic"/>
    </style:style>
    <style:style style:name="P13" style:family="paragraph" style:parent-style-name="Standard">
      <style:paragraph-properties fo:margin-left="0.252cm" fo:margin-right="0cm" fo:margin-top="0cm" fo:margin-bottom="0cm" style:contextual-spacing="false" fo:text-align="start" style:justify-single-word="false" fo:text-indent="0cm" style:auto-text-indent="false"/>
    </style:style>
    <style:style style:name="P14" style:family="paragraph" style:parent-style-name="Text_20_body">
      <style:paragraph-properties fo:margin-top="0.002cm" fo:margin-bottom="0cm" style:contextual-spacing="false"/>
      <style:text-properties fo:font-weight="bold" style:font-weight-asian="bold"/>
    </style:style>
    <style:style style:name="P15" style:family="paragraph" style:parent-style-name="Standard">
      <style:paragraph-properties fo:margin-left="0.252cm" fo:margin-right="0cm" fo:margin-top="0cm" fo:margin-bottom="0cm" style:contextual-spacing="false" fo:line-height="101%" fo:text-align="start" style:justify-single-word="false" fo:text-indent="0cm" style:auto-text-indent="false"/>
    </style:style>
    <style:style style:name="P16" style:family="paragraph" style:parent-style-name="Text_20_body">
      <style:paragraph-properties fo:margin-top="0.034cm" fo:margin-bottom="0cm" style:contextual-spacing="false"/>
      <style:text-properties fo:font-weight="bold" style:font-weight-asian="bold"/>
    </style:style>
    <style:style style:name="P17" style:family="paragraph" style:parent-style-name="Standard">
      <style:paragraph-properties fo:margin-left="0.409cm" fo:margin-right="0cm" fo:margin-top="0cm" fo:margin-bottom="0cm" style:contextual-spacing="false" fo:text-align="start" style:justify-single-word="false" fo:text-indent="0cm" style:auto-text-indent="false"/>
    </style:style>
    <style:style style:name="P18" style:family="paragraph" style:parent-style-name="Text_20_body">
      <style:paragraph-properties fo:margin-left="0.409cm" fo:margin-right="0.423cm" fo:margin-top="0.385cm" fo:margin-bottom="0cm" style:contextual-spacing="false" fo:text-align="justify" style:justify-single-word="false"/>
    </style:style>
    <style:style style:name="P19" style:family="paragraph" style:parent-style-name="Text_20_body">
      <style:paragraph-properties fo:margin-left="1.679cm" fo:margin-right="0cm" fo:margin-top="0.367cm" fo:margin-bottom="0cm" style:contextual-spacing="false"/>
    </style:style>
    <style:style style:name="P20" style:family="paragraph" style:parent-style-name="Standard">
      <style:paragraph-properties fo:margin-left="1.679cm" fo:margin-right="0cm" fo:margin-top="0.012cm" fo:margin-bottom="0cm" style:contextual-spacing="false" fo:text-align="start" style:justify-single-word="false" fo:text-indent="0cm" style:auto-text-indent="false"/>
    </style:style>
    <style:style style:name="P21" style:family="paragraph" style:parent-style-name="Text_20_body">
      <style:paragraph-properties fo:margin-top="0.002cm" fo:margin-bottom="0cm" style:contextual-spacing="false"/>
    </style:style>
    <style:style style:name="P22" style:family="paragraph" style:parent-style-name="Heading_20_2">
      <style:paragraph-properties fo:margin-left="1.679cm" fo:margin-right="0cm" fo:line-height="0.386cm"/>
    </style:style>
    <style:style style:name="P23" style:family="paragraph" style:parent-style-name="Text_20_body">
      <style:paragraph-properties fo:margin-left="1.679cm" fo:margin-right="4.249cm"/>
    </style:style>
    <style:style style:name="P24" style:family="paragraph" style:parent-style-name="Text_20_body">
      <style:paragraph-properties fo:margin-left="1.679cm" fo:margin-right="0cm" fo:line-height="101%"/>
    </style:style>
    <style:style style:name="P25" style:family="paragraph" style:parent-style-name="Standard">
      <style:paragraph-properties fo:margin-left="1.628cm" fo:margin-right="0cm" fo:margin-top="0.379cm" fo:margin-bottom="0cm" style:contextual-spacing="false" fo:line-height="0.386cm" fo:text-align="start" style:justify-single-word="false" fo:text-indent="0cm" style:auto-text-indent="false"/>
    </style:style>
    <style:style style:name="P26" style:family="paragraph" style:parent-style-name="Text_20_body">
      <style:paragraph-properties fo:margin-left="1.633cm" fo:margin-right="0cm"/>
    </style:style>
    <style:style style:name="P27" style:family="paragraph" style:parent-style-name="Text_20_body">
      <style:paragraph-properties fo:margin-left="1.633cm" fo:margin-right="0cm" fo:margin-top="0.004cm" fo:margin-bottom="0cm" style:contextual-spacing="false"/>
    </style:style>
    <style:style style:name="P28" style:family="paragraph" style:parent-style-name="Standard">
      <style:paragraph-properties fo:margin-left="1.658cm" fo:margin-right="0cm" fo:margin-top="0.385cm" fo:margin-bottom="0cm" style:contextual-spacing="false" fo:text-align="start" style:justify-single-word="false" fo:text-indent="0cm" style:auto-text-indent="false"/>
    </style:style>
    <style:style style:name="P29" style:family="paragraph" style:parent-style-name="Text_20_body">
      <style:paragraph-properties fo:margin-top="0.099cm" fo:margin-bottom="0cm" style:contextual-spacing="false"/>
    </style:style>
    <style:style style:name="P30" style:family="paragraph" style:parent-style-name="Text_20_body">
      <style:paragraph-properties fo:margin-left="1.676cm" fo:margin-right="0cm"/>
    </style:style>
    <style:style style:name="P31" style:family="paragraph" style:parent-style-name="Text_20_body">
      <style:paragraph-properties fo:margin-top="0.012cm" fo:margin-bottom="0cm" style:contextual-spacing="false"/>
    </style:style>
    <style:style style:name="P32" style:family="paragraph" style:parent-style-name="Standard">
      <style:paragraph-properties fo:margin-left="0.409cm" fo:margin-right="0.441cm" fo:margin-top="0.002cm" fo:margin-bottom="0cm" style:contextual-spacing="false" fo:text-align="justify" style:justify-single-word="false" fo:text-indent="0cm" style:auto-text-indent="false"/>
    </style:style>
    <style:style style:name="P33" style:family="paragraph" style:parent-style-name="Text_20_body" style:master-page-name="Converted1">
      <style:paragraph-properties style:page-number="auto"/>
      <style:text-properties fo:font-style="italic" fo:font-weight="bold" style:font-style-asian="italic" style:font-weight-asian="bold"/>
    </style:style>
    <style:style style:name="P34" style:family="paragraph" style:parent-style-name="Text_20_body">
      <style:text-properties fo:font-style="italic" fo:font-weight="bold" style:font-style-asian="italic" style:font-weight-asian="bold"/>
    </style:style>
    <style:style style:name="P35" style:family="paragraph" style:parent-style-name="Text_20_body">
      <style:paragraph-properties fo:margin-top="0.111cm" fo:margin-bottom="0cm" style:contextual-spacing="false"/>
      <style:text-properties fo:font-style="italic" fo:font-weight="bold" style:font-style-asian="italic" style:font-weight-asian="bold"/>
    </style:style>
    <style:style style:name="P36" style:family="paragraph" style:parent-style-name="List_20_Paragraph" style:list-style-name="WWNum1">
      <style:paragraph-properties fo:margin-left="1.667cm" fo:margin-right="0cm" fo:margin-top="0.203cm" fo:margin-bottom="0cm" style:contextual-spacing="false" fo:line-height="100%" fo:text-align="start" style:justify-single-word="false" fo:text-indent="-0.631cm" style:auto-text-indent="false">
        <style:tab-stops>
          <style:tab-stop style:position="1.667cm"/>
        </style:tab-stops>
      </style:paragraph-properties>
    </style:style>
    <style:style style:name="P37" style:family="paragraph" style:parent-style-name="Text_20_body">
      <style:paragraph-properties fo:margin-left="1.667cm" fo:margin-right="0cm" fo:margin-top="0.004cm" fo:margin-bottom="0cm" style:contextual-spacing="false"/>
    </style:style>
    <style:style style:name="P38" style:family="paragraph" style:parent-style-name="List_20_Paragraph" style:list-style-name="WWNum1">
      <style:paragraph-properties fo:margin-left="1.667cm" fo:margin-right="3.074cm" fo:margin-top="0.205cm" fo:margin-bottom="0cm" style:contextual-spacing="false" fo:line-height="99%" fo:text-align="start" style:justify-single-word="false" fo:text-indent="-0.631cm" style:auto-text-indent="false">
        <style:tab-stops>
          <style:tab-stop style:position="1.667cm"/>
        </style:tab-stops>
      </style:paragraph-properties>
    </style:style>
    <style:style style:name="P39" style:family="paragraph" style:parent-style-name="Text_20_body">
      <style:paragraph-properties fo:margin-top="0.086cm" fo:margin-bottom="0cm" style:contextual-spacing="false"/>
    </style:style>
    <style:style style:name="P40" style:family="paragraph" style:parent-style-name="Text_20_body">
      <style:paragraph-properties fo:margin-top="0.108cm" fo:margin-bottom="0cm" style:contextual-spacing="false"/>
      <style:text-properties fo:font-weight="bold" style:font-weight-asian="bold"/>
    </style:style>
    <style:style style:name="P41" style:family="paragraph" style:parent-style-name="List_20_Paragraph" style:list-style-name="WWNum1">
      <style:paragraph-properties fo:margin-left="1.667cm" fo:margin-right="3.849cm" fo:margin-top="0.002cm" fo:margin-bottom="0cm" style:contextual-spacing="false" fo:line-height="98%" fo:text-align="start" style:justify-single-word="false" fo:text-indent="-0.631cm" style:auto-text-indent="false">
        <style:tab-stops>
          <style:tab-stop style:position="1.667cm"/>
        </style:tab-stops>
      </style:paragraph-properties>
    </style:style>
    <style:style style:name="P42" style:family="paragraph" style:parent-style-name="List_20_Paragraph" style:list-style-name="WWNum1">
      <style:paragraph-properties fo:margin-left="1.674cm" fo:margin-right="0cm" fo:margin-top="0.12cm" fo:margin-bottom="0cm" style:contextual-spacing="false" fo:line-height="100%" fo:text-align="start" style:justify-single-word="false" fo:text-indent="-0.633cm" style:auto-text-indent="false">
        <style:tab-stops>
          <style:tab-stop style:position="1.674cm"/>
        </style:tab-stops>
      </style:paragraph-properties>
    </style:style>
    <style:style style:name="P43" style:family="paragraph" style:parent-style-name="List_20_Paragraph" style:list-style-name="WWNum1">
      <style:paragraph-properties fo:margin-left="1.674cm" fo:margin-right="0cm" fo:margin-top="0.095cm" fo:margin-bottom="0cm" style:contextual-spacing="false" fo:line-height="100%" fo:text-align="start" style:justify-single-word="false" fo:text-indent="-0.633cm" style:auto-text-indent="false">
        <style:tab-stops>
          <style:tab-stop style:position="1.674cm"/>
        </style:tab-stops>
      </style:paragraph-properties>
    </style:style>
    <style:style style:name="P44" style:family="paragraph" style:parent-style-name="List_20_Paragraph" style:list-style-name="WWNum1">
      <style:paragraph-properties fo:margin-left="1.674cm" fo:margin-right="0cm" fo:margin-top="0.104cm" fo:margin-bottom="0cm" style:contextual-spacing="false" fo:line-height="100%" fo:text-align="start" style:justify-single-word="false" fo:text-indent="-0.633cm" style:auto-text-indent="false">
        <style:tab-stops>
          <style:tab-stop style:position="1.674cm"/>
        </style:tab-stops>
      </style:paragraph-properties>
    </style:style>
    <style:style style:name="P45" style:family="paragraph" style:parent-style-name="List_20_Paragraph" style:list-style-name="WWNum1">
      <style:paragraph-properties fo:margin-left="1.667cm" fo:margin-right="0cm" fo:margin-top="0.095cm" fo:margin-bottom="0cm" style:contextual-spacing="false" fo:line-height="100%" fo:text-align="start" style:justify-single-word="false" fo:text-indent="-0.626cm" style:auto-text-indent="false">
        <style:tab-stops>
          <style:tab-stop style:position="1.667cm"/>
        </style:tab-stops>
      </style:paragraph-properties>
    </style:style>
    <style:style style:name="P46" style:family="paragraph" style:parent-style-name="List_20_Paragraph" style:list-style-name="WWNum1">
      <style:paragraph-properties fo:margin-left="1.667cm" fo:margin-right="1.543cm" fo:margin-top="0.092cm" fo:margin-bottom="0cm" style:contextual-spacing="false" fo:line-height="99%" fo:text-align="start" style:justify-single-word="false" fo:text-indent="-0.631cm" style:auto-text-indent="false">
        <style:tab-stops>
          <style:tab-stop style:position="1.667cm"/>
        </style:tab-stops>
      </style:paragraph-properties>
    </style:style>
    <style:style style:name="P47" style:family="paragraph" style:parent-style-name="Text_20_body">
      <style:paragraph-properties fo:margin-top="0.099cm" fo:margin-bottom="0cm" style:contextual-spacing="false"/>
      <style:text-properties fo:font-style="italic" style:font-style-asian="italic"/>
    </style:style>
    <style:style style:name="P48" style:family="paragraph" style:parent-style-name="Text_20_body">
      <style:text-properties fo:font-weight="bold" style:font-weight-asian="bold"/>
    </style:style>
    <style:style style:name="P49" style:family="paragraph" style:parent-style-name="Text_20_body">
      <style:paragraph-properties fo:margin-top="0.372cm" fo:margin-bottom="0cm" style:contextual-spacing="false"/>
      <style:text-properties fo:font-weight="bold" style:font-weight-asian="bold"/>
    </style:style>
    <style:style style:name="P50" style:family="paragraph" style:parent-style-name="Text_20_body">
      <style:paragraph-properties fo:margin-left="0.409cm" fo:margin-right="0cm"/>
    </style:style>
    <style:style style:name="P51" style:family="paragraph" style:parent-style-name="Heading_20_1">
      <style:paragraph-properties fo:margin-top="0.004cm" fo:margin-bottom="0cm" style:contextual-spacing="false"/>
    </style:style>
    <style:style style:name="P52" style:family="paragraph" style:parent-style-name="Text_20_body">
      <style:paragraph-properties fo:margin-left="0.409cm" fo:margin-right="0cm" fo:margin-top="0.002cm" fo:margin-bottom="0cm" style:contextual-spacing="false"/>
    </style:style>
    <style:style style:name="P53" style:family="paragraph" style:parent-style-name="Text_20_body">
      <style:paragraph-properties fo:margin-top="0.254cm" fo:margin-bottom="0cm" style:contextual-spacing="false"/>
      <style:text-properties fo:font-size="10pt" style:font-size-asian="10pt"/>
    </style:style>
    <style:style style:name="P54" style:family="paragraph">
      <loext:graphic-properties draw:fill="none"/>
      <style:paragraph-properties fo:text-align="start"/>
      <style:text-properties fo:font-size="18pt"/>
    </style:style>
    <style:style style:name="P55" style:family="paragraph" style:parent-style-name="Standard">
      <style:paragraph-properties fo:margin-left="2.895cm" fo:margin-right="2.997cm" fo:margin-top="0.056cm" fo:margin-bottom="0cm" style:contextual-spacing="false" fo:line-height="101%" fo:text-align="center" style:justify-single-word="false" fo:text-indent="0cm" style:auto-text-indent="false"/>
    </style:style>
    <style:style style:name="P56" style:family="paragraph" style:parent-style-name="Standard">
      <style:paragraph-properties fo:margin-left="0.224cm" fo:margin-right="0.233cm" fo:margin-top="0cm" fo:margin-bottom="0cm" style:contextual-spacing="false" fo:line-height="0.34cm" fo:text-align="center" style:justify-single-word="false" fo:text-indent="0cm" style:auto-text-indent="false"/>
    </style:style>
    <style:style style:name="P57" style:family="paragraph" style:parent-style-name="Frame_20_contents">
      <style:paragraph-properties fo:margin-left="0.035cm" fo:margin-right="0cm" fo:margin-top="0.037cm" fo:margin-bottom="0cm" style:contextual-spacing="false" fo:text-align="start" style:justify-single-word="false" fo:text-indent="0cm" style:auto-text-indent="false"/>
    </style:style>
    <style:style style:name="T1" style:family="text">
      <style:text-properties style:font-name="Times New Roman"/>
    </style:style>
    <style:style style:name="T2" style:family="text">
      <style:text-properties fo:letter-spacing="-0.009cm"/>
    </style:style>
    <style:style style:name="T3" style:family="text">
      <style:text-properties fo:letter-spacing="-0.004cm"/>
    </style:style>
    <style:style style:name="T4" style:family="text">
      <style:text-properties fo:letter-spacing="-0.007cm"/>
    </style:style>
    <style:style style:name="T5" style:family="text">
      <style:text-properties fo:letter-spacing="-0.002cm"/>
    </style:style>
    <style:style style:name="T6" style:family="text">
      <style:text-properties fo:letter-spacing="-0.005cm"/>
    </style:style>
    <style:style style:name="T7" style:family="text">
      <style:text-properties fo:letter-spacing="-0.011cm"/>
    </style:style>
    <style:style style:name="T8" style:family="text">
      <style:text-properties fo:letter-spacing="0.002cm"/>
    </style:style>
    <style:style style:name="T9" style:family="text">
      <style:text-properties officeooo:rsid="001d3119"/>
    </style:style>
    <style:style style:name="T10" style:family="text">
      <style:text-properties fo:letter-spacing="-0.007cm" officeooo:rsid="001d3119"/>
    </style:style>
    <style:style style:name="T11" style:family="text">
      <style:text-properties style:text-underline-style="solid" style:text-underline-width="auto" style:text-underline-color="font-color"/>
    </style:style>
    <style:style style:name="T12" style:family="text">
      <style:text-properties fo:letter-spacing="-0.007cm" style:text-underline-style="solid" style:text-underline-width="auto" style:text-underline-color="font-color"/>
    </style:style>
    <style:style style:name="T13" style:family="text">
      <style:text-properties fo:letter-spacing="-0.018cm" style:text-underline-style="solid" style:text-underline-width="auto" style:text-underline-color="font-color"/>
    </style:style>
    <style:style style:name="T14" style:family="text">
      <style:text-properties fo:font-size="9pt" style:font-size-asian="9pt"/>
    </style:style>
    <style:style style:name="T15" style:family="text">
      <style:text-properties fo:font-size="9pt" fo:font-style="italic" fo:font-weight="bold" style:font-size-asian="9pt" style:font-style-asian="italic" style:font-weight-asian="bold"/>
    </style:style>
    <style:style style:name="T16" style:family="text">
      <style:text-properties fo:font-size="9pt" fo:letter-spacing="-0.004cm" fo:font-style="italic" fo:font-weight="bold" style:font-size-asian="9pt" style:font-style-asian="italic" style:font-weight-asian="bold"/>
    </style:style>
    <style:style style:name="T17" style:family="text">
      <style:text-properties fo:font-size="9pt" fo:letter-spacing="-0.004cm" style:font-size-asian="9pt"/>
    </style:style>
    <style:style style:name="T18" style:family="text">
      <style:text-properties fo:font-size="9pt" fo:letter-spacing="-0.002cm" style:font-size-asian="9pt"/>
    </style:style>
    <style:style style:name="T19" style:family="text">
      <style:text-properties fo:font-size="9pt" fo:letter-spacing="-0.005cm" style:font-size-asian="9pt"/>
    </style:style>
    <style:style style:name="T20" style:family="text">
      <style:text-properties fo:font-size="9pt" fo:letter-spacing="-0.018cm" style:font-size-asian="9pt"/>
    </style:style>
    <style:style style:name="T21" style:family="text">
      <style:text-properties fo:font-size="9pt" fo:letter-spacing="-0.005cm" fo:font-style="italic" fo:font-weight="bold" style:font-size-asian="9pt" style:font-style-asian="italic" style:font-weight-asian="bold"/>
    </style:style>
    <style:style style:name="T22" style:family="text">
      <style:text-properties fo:font-size="9pt" fo:letter-spacing="-0.007cm" style:font-size-asian="9pt"/>
    </style:style>
    <style:style style:name="T23" style:family="text">
      <style:text-properties fo:font-size="9pt" fo:letter-spacing="0.002cm" style:font-size-asian="9pt"/>
    </style:style>
    <style:style style:name="T24" style:family="text">
      <style:text-properties fo:font-size="9pt" fo:letter-spacing="0.101cm" style:font-size-asian="9pt" style:text-scale="150%"/>
    </style:style>
    <style:style style:name="T25" style:family="text">
      <style:text-properties fo:letter-spacing="-0.005cm" style:text-underline-style="solid" style:text-underline-width="auto" style:text-underline-color="font-color"/>
    </style:style>
    <style:style style:name="T26" style:family="text">
      <style:text-properties fo:letter-spacing="-0.004cm" style:text-underline-style="solid" style:text-underline-width="auto" style:text-underline-color="font-color"/>
    </style:style>
    <style:style style:name="T27" style:family="text">
      <style:text-properties fo:letter-spacing="-0.009cm" style:text-underline-style="solid" style:text-underline-width="auto" style:text-underline-color="font-color"/>
    </style:style>
    <style:style style:name="T28" style:family="text">
      <style:text-properties fo:font-size="8pt" fo:font-style="italic" style:font-size-asian="8pt" style:font-style-asian="italic"/>
    </style:style>
    <style:style style:name="T29" style:family="text">
      <style:text-properties fo:font-size="9pt" fo:font-weight="bold" style:font-size-asian="9pt" style:font-weight-asian="bold"/>
    </style:style>
    <style:style style:name="T30" style:family="text">
      <style:text-properties fo:font-size="8pt" fo:letter-spacing="-0.005cm" fo:font-style="italic" style:font-size-asian="8pt" style:font-style-asian="italic"/>
    </style:style>
    <style:style style:name="T31" style:family="text">
      <style:text-properties fo:font-size="8pt" fo:letter-spacing="-0.007cm" fo:font-style="italic" style:font-size-asian="8pt" style:font-style-asian="italic"/>
    </style:style>
    <style:style style:name="T32" style:family="text">
      <style:text-properties fo:font-size="8pt" fo:letter-spacing="-0.004cm" fo:font-style="italic" style:font-size-asian="8pt" style:font-style-asian="italic"/>
    </style:style>
    <style:style style:name="T33" style:family="text">
      <style:text-properties fo:font-size="8pt" fo:letter-spacing="-0.011cm" fo:font-style="italic" style:font-size-asian="8pt" style:font-style-asian="italic"/>
    </style:style>
    <style:style style:name="T34" style:family="text">
      <style:text-properties style:text-position="super 58%" fo:font-size="8pt" fo:font-style="italic" style:font-size-asian="8pt" style:font-style-asian="italic"/>
    </style:style>
    <style:style style:name="T35" style:family="text">
      <style:text-properties style:text-position="0% 100%" fo:font-size="8pt" fo:font-style="italic" style:font-size-asian="8pt" style:font-style-asian="italic"/>
    </style:style>
    <style:style style:name="T36" style:family="text">
      <style:text-properties style:text-position="0% 100%" fo:font-size="8pt" fo:letter-spacing="-0.005cm" fo:font-style="italic" style:font-size-asian="8pt" style:font-style-asian="italic"/>
    </style:style>
    <style:style style:name="T37" style:family="text">
      <style:text-properties style:text-position="0% 100%" fo:font-size="8pt" fo:letter-spacing="-0.009cm" fo:font-style="italic" style:font-size-asian="8pt" style:font-style-asian="italic"/>
    </style:style>
    <style:style style:name="T38" style:family="text">
      <style:text-properties style:text-position="0% 100%" fo:font-size="8pt" fo:letter-spacing="-0.007cm" fo:font-style="italic" style:font-size-asian="8pt" style:font-style-asian="italic"/>
    </style:style>
    <style:style style:name="T39" style:family="text">
      <style:text-properties style:text-position="0% 100%" fo:font-size="8pt" fo:letter-spacing="-0.004cm" fo:font-style="italic" style:font-size-asian="8pt" style:font-style-asian="italic"/>
    </style:style>
    <style:style style:name="T40" style:family="text">
      <style:text-properties style:text-position="0% 100%" fo:font-size="8pt" fo:letter-spacing="-0.002cm" fo:font-style="italic" style:font-size-asian="8pt" style:font-style-asian="italic"/>
    </style:style>
    <style:style style:name="T41" style:family="text">
      <style:text-properties fo:font-size="9pt" fo:letter-spacing="-0.011cm" fo:font-weight="bold" style:font-size-asian="9pt" style:font-weight-asian="bold"/>
    </style:style>
    <style:style style:name="T42" style:family="text">
      <style:text-properties fo:font-size="9pt" fo:letter-spacing="-0.002cm" fo:font-weight="bold" style:font-size-asian="9pt" style:font-weight-asian="bold"/>
    </style:style>
    <style:style style:name="T43" style:family="text">
      <style:text-properties fo:font-size="9pt" fo:letter-spacing="-0.007cm" fo:font-weight="bold" style:font-size-asian="9pt" style:font-weight-asian="bold"/>
    </style:style>
    <style:style style:name="T44" style:family="text">
      <style:text-properties fo:font-size="9pt" fo:letter-spacing="-0.005cm" fo:font-weight="bold" style:font-size-asian="9pt" style:font-weight-asian="bold"/>
    </style:style>
    <style:style style:name="T45" style:family="text">
      <style:text-properties fo:font-size="9pt" fo:letter-spacing="-0.004cm" fo:font-weight="bold" style:font-size-asian="9pt" style:font-weight-asian="bold"/>
    </style:style>
    <style:style style:name="T46" style:family="text">
      <style:text-properties fo:font-weight="bold" style:font-weight-asian="bold"/>
    </style:style>
    <style:style style:name="T47" style:family="text">
      <style:text-properties fo:font-size="9pt" fo:letter-spacing="-0.009cm" fo:font-weight="bold" style:font-size-asian="9pt" style:font-weight-asian="bold"/>
    </style:style>
    <style:style style:name="T48" style:family="text">
      <style:text-properties fo:color="#000080" loext:opacity="100%" fo:font-size="9pt" style:text-underline-style="solid" style:text-underline-width="auto" style:text-underline-color="#000080" fo:font-weight="bold" style:font-size-asian="9pt" style:font-weight-asian="bold"/>
    </style:style>
    <style:style style:name="T49" style:family="text">
      <style:text-properties fo:font-size="9pt" fo:letter-spacing="-0.004cm" style:text-underline-style="solid" style:text-underline-width="auto" style:text-underline-color="font-color" fo:font-weight="bold" style:font-size-asian="9pt" style:font-weight-asian="bold"/>
    </style:style>
    <style:style style:name="T50" style:family="text">
      <style:text-properties officeooo:rsid="001c28b3"/>
    </style:style>
    <style:style style:name="T51" style:family="text">
      <style:text-properties fo:letter-spacing="-0.002cm" fo:font-weight="bold" style:font-weight-asian="bold"/>
    </style:style>
    <style:style style:name="T52" style:family="text">
      <style:text-properties fo:letter-spacing="-0.005cm" fo:font-weight="bold" style:font-weight-asian="bold"/>
    </style:style>
    <style:style style:name="T53" style:family="text">
      <style:text-properties fo:letter-spacing="-0.018cm"/>
    </style:style>
    <style:style style:name="T54" style:family="text">
      <style:text-properties fo:letter-spacing="-0.019cm"/>
    </style:style>
    <style:style style:name="T55" style:family="text">
      <style:text-properties fo:letter-spacing="-0.014cm"/>
    </style:style>
    <style:style style:name="T56" style:family="text">
      <style:text-properties fo:letter-spacing="-0.012cm"/>
    </style:style>
    <style:style style:name="T57" style:family="text">
      <style:text-properties fo:letter-spacing="0.071cm"/>
    </style:style>
    <style:style style:name="T58" style:family="text">
      <style:text-properties fo:font-size="9pt" fo:letter-spacing="0.002cm" fo:font-weight="bold" style:font-size-asian="9pt" style:font-weight-asian="bold"/>
    </style:style>
    <style:style style:name="T59" style:family="text">
      <style:text-properties fo:letter-spacing="-0.004cm" fo:font-weight="bold" style:font-weight-asian="bold"/>
    </style:style>
    <style:style style:name="T60" style:family="text">
      <style:text-properties fo:letter-spacing="-0.011cm" fo:font-weight="bold" style:font-weight-asian="bold"/>
    </style:style>
    <style:style style:name="T61" style:family="text">
      <style:text-properties fo:font-size="9pt" style:text-underline-style="solid" style:text-underline-width="auto" style:text-underline-color="font-color" fo:font-weight="bold" style:font-size-asian="9pt" style:font-weight-asian="bold"/>
    </style:style>
    <style:style style:name="T62" style:family="text">
      <style:text-properties fo:font-size="9pt" fo:letter-spacing="-0.011cm" style:text-underline-style="solid" style:text-underline-width="auto" style:text-underline-color="font-color" fo:font-weight="bold" style:font-size-asian="9pt" style:font-weight-asian="bold"/>
    </style:style>
    <style:style style:name="T63" style:family="text">
      <style:text-properties fo:font-size="9pt" fo:letter-spacing="-0.005cm" style:text-underline-style="solid" style:text-underline-width="auto" style:text-underline-color="font-color" fo:font-weight="bold" style:font-size-asian="9pt" style:font-weight-asian="bold"/>
    </style:style>
    <style:style style:name="T64" style:family="text">
      <style:text-properties fo:font-size="9pt" fo:letter-spacing="-0.007cm" style:text-underline-style="solid" style:text-underline-width="auto" style:text-underline-color="font-color" fo:font-weight="bold" style:font-size-asian="9pt" style:font-weight-asian="bold"/>
    </style:style>
    <style:style style:name="T65" style:family="text">
      <style:text-properties fo:font-size="9pt" style:text-underline-style="solid" style:text-underline-width="auto" style:text-underline-color="font-color" style:font-size-asian="9pt"/>
    </style:style>
    <style:style style:name="T66" style:family="text">
      <style:text-properties fo:letter-spacing="-0.007cm" fo:font-weight="bold" style:font-weight-asian="bold"/>
    </style:style>
    <style:style style:name="T67" style:family="text">
      <style:text-properties fo:letter-spacing="0.002cm" fo:font-weight="bold" style:font-weight-asian="bold"/>
    </style:style>
    <style:style style:name="T68" style:family="text">
      <style:text-properties fo:letter-spacing="-0.014cm" fo:font-weight="bold" style:font-weight-asian="bold"/>
    </style:style>
    <style:style style:name="T69" style:family="text">
      <style:text-properties fo:letter-spacing="-0.016cm"/>
    </style:style>
    <style:style style:name="T70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/>
    </style:style>
    <style:style style:name="T71" style:family="text">
      <style:text-properties fo:font-size="9pt" fo:letter-spacing="0.071cm" fo:font-style="italic" fo:font-weight="bold" style:font-size-asian="9pt" style:font-style-asian="italic" style:font-weight-asian="bold"/>
    </style:style>
    <style:style style:name="T72" style:family="text">
      <style:text-properties fo:font-style="italic" fo:font-weight="bold" style:font-style-asian="italic" style:font-weight-asian="bold"/>
    </style:style>
    <style:style style:name="T73" style:family="text">
      <style:text-properties fo:letter-spacing="-0.002cm" style:text-underline-style="solid" style:text-underline-width="auto" style:text-underline-color="font-color"/>
    </style:style>
    <style:style style:name="T74" style:family="text">
      <style:text-properties fo:letter-spacing="0.002cm" style:text-underline-style="solid" style:text-underline-width="auto" style:text-underline-color="font-color"/>
    </style:style>
    <style:style style:name="T75" style:family="text">
      <style:text-properties fo:font-size="9pt" fo:letter-spacing="-0.009cm" style:font-size-asian="9pt"/>
    </style:style>
    <style:style style:name="T76" style:family="text">
      <style:text-properties fo:font-size="9pt" fo:letter-spacing="-0.011cm" style:font-size-asian="9pt"/>
    </style:style>
    <style:style style:name="T77" style:family="text">
      <style:text-properties fo:letter-spacing="-0.011cm" style:text-underline-style="solid" style:text-underline-width="auto" style:text-underline-color="font-color"/>
    </style:style>
    <style:style style:name="T78" style:family="text">
      <style:text-properties fo:font-size="9pt" fo:letter-spacing="-0.012cm" style:font-size-asian="9pt"/>
    </style:style>
    <style:style style:name="T79" style:family="text">
      <style:text-properties fo:font-size="9pt" fo:font-style="italic" style:font-size-asian="9pt" style:font-style-asian="italic"/>
    </style:style>
    <style:style style:name="T80" style:family="text">
      <style:text-properties fo:font-size="9pt" fo:letter-spacing="-0.005cm" fo:font-style="italic" style:font-size-asian="9pt" style:font-style-asian="italic"/>
    </style:style>
    <style:style style:name="T81" style:family="text">
      <style:text-properties fo:font-size="9pt" fo:letter-spacing="-0.011cm" fo:font-style="italic" style:font-size-asian="9pt" style:font-style-asian="italic"/>
    </style:style>
    <style:style style:name="T82" style:family="text">
      <style:text-properties fo:font-size="9pt" fo:letter-spacing="-0.007cm" fo:font-style="italic" style:font-size-asian="9pt" style:font-style-asian="italic"/>
    </style:style>
    <style:style style:name="T83" style:family="text">
      <style:text-properties fo:font-size="9pt" fo:letter-spacing="-0.004cm" fo:font-style="italic" style:font-size-asian="9pt" style:font-style-asian="italic"/>
    </style:style>
    <style:style style:name="T84" style:family="text">
      <style:text-properties fo:font-size="9pt" fo:letter-spacing="-0.009cm" fo:font-style="italic" style:font-size-asian="9pt" style:font-style-asian="italic"/>
    </style:style>
    <style:style style:name="T85" style:family="text">
      <style:text-properties fo:font-style="italic" style:font-style-asian="italic"/>
    </style:style>
    <style:style style:name="T86" style:family="text">
      <style:text-properties officeooo:rsid="001d9514"/>
    </style:style>
    <style:style style:name="T87" style:family="text">
      <style:text-properties fo:font-size="10pt" style:font-size-asian="10pt"/>
    </style:style>
    <style:style style:name="T88" style:family="text">
      <style:text-properties fo:font-size="8pt" style:font-size-asian="8pt"/>
    </style:style>
    <style:style style:name="T89" style:family="text">
      <style:text-properties fo:font-size="8pt" fo:letter-spacing="-0.009cm" style:font-size-asian="8pt"/>
    </style:style>
    <style:style style:name="T90" style:family="text">
      <style:text-properties fo:font-size="8pt" fo:letter-spacing="-0.005cm" style:font-size-asian="8pt"/>
    </style:style>
    <style:style style:name="T91" style:family="text">
      <style:text-properties fo:font-size="8pt" fo:letter-spacing="-0.007cm" style:font-size-asian="8pt"/>
    </style:style>
    <style:style style:name="T92" style:family="text">
      <style:text-properties fo:font-size="8pt" fo:letter-spacing="-0.011cm" style:font-size-asian="8pt"/>
    </style:style>
    <style:style style:name="T93" style:family="text">
      <style:text-properties fo:font-size="8pt" fo:letter-spacing="-0.014cm" style:font-size-asian="8pt"/>
    </style:style>
    <style:style style:name="T94" style:family="text">
      <style:text-properties fo:font-size="8pt" fo:letter-spacing="-0.012cm" style:font-size-asian="8pt"/>
    </style:style>
    <style:style style:name="T95" style:family="text">
      <style:text-properties fo:font-size="8pt" fo:letter-spacing="-0.016cm" style:font-size-asian="8pt"/>
    </style:style>
    <style:style style:name="T96" style:family="text">
      <style:text-properties fo:color="#0000ff" loext:opacity="100%" fo:font-size="8pt" style:font-size-asian="8pt"/>
    </style:style>
    <style:style style:name="T97" style:family="text">
      <style:text-properties fo:color="#0000ff" loext:opacity="100%" fo:font-size="8pt" fo:letter-spacing="-0.004cm" style:font-size-asian="8pt"/>
    </style:style>
    <style:style style:name="T98" style:family="text">
      <style:text-properties fo:font-size="14pt" style:font-size-asian="14pt"/>
    </style:style>
    <style:style style:name="T99" style:family="text">
      <style:text-properties fo:font-size="14pt" fo:letter-spacing="-0.007cm" style:font-size-asian="14pt"/>
    </style:style>
    <style:style style:name="T100" style:family="text">
      <style:text-properties fo:font-size="14pt" fo:letter-spacing="-0.009cm" style:font-size-asian="14pt"/>
    </style:style>
    <style:style style:name="T101" style:family="text">
      <style:text-properties fo:font-size="14pt" fo:letter-spacing="-0.014cm" style:font-size-asian="14pt"/>
    </style:style>
    <style:style style:name="T102" style:family="text">
      <style:text-properties fo:font-size="14pt" fo:letter-spacing="-0.004cm" style:font-size-asian="14pt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21cm" svg:stroke-color="#000000" draw:fill="none" loext:fill-use-slide-background="false" draw:textarea-vertical-align="top" draw:auto-grow-height="false" fo:min-height="0cm" fo:min-width="16.448cm" fo:padding-top="0.125cm" fo:padding-bottom="0.125cm" fo:padding-left="0.25cm" fo:padding-right="0.25cm" fo:wrap-option="wrap" loext:decorative="false" fo:margin-left="-0.011cm" fo:margin-right="-0.011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676cm" fo:min-width="8.087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>Nous<text:span text:style-name="T2"> </text:span>vous<text:span text:style-name="T3"> </text:span>félicitons<text:span text:style-name="T3"> </text:span>d’avoir<text:span text:style-name="T4"> </text:span>choisi<text:span text:style-name="T5"> </text:span>l’initiation<text:span text:style-name="T6"> </text:span>et<text:span text:style-name="T5"> </text:span>la<text:span text:style-name="T5"> </text:span>pratique<text:span text:style-name="T7"> </text:span>d’un<text:span text:style-name="T2"> </text:span>ou<text:span text:style-name="T3"> </text:span>plusieurs<text:span text:style-name="T3"> </text:span>de<text:span text:style-name="T4"> </text:span>nos<text:span text:style-name="T6"> </text:span>Arts<text:span text:style-name="T5"> </text:span>Martiaux,<text:span text:style-name="T2"> </text:span>et<text:span text:style-name="T6"> </text:span>nous vous remercions de rejoindre notre association !</text:p>
        <text:p text:style-name="P3"/>
        <text:h text:style-name="P4" text:outline-level="2">INFORMATIONS UTILES<text:span text:style-name="T6"> </text:span>POUR<text:span text:style-name="T2"> </text:span>LA<text:span text:style-name="T8"> </text:span>RENTREE<text:span text:style-name="T5"> </text:span>202<text:span text:style-name="T9">6</text:span>-<text:span text:style-name="T4">202</text:span><text:span text:style-name="T10">7</text:span></text:h>
        <text:h text:style-name="P5" text:outline-level="3"><text:span text:style-name="T11">Séances</text:span><text:span text:style-name="T12"> </text:span><text:span text:style-name="T11">hebdomadaires</text:span><text:span text:style-name="T12"> </text:span><text:span text:style-name="T13">:</text:span></text:h>
        <text:list text:style-name="WWNum1">
          <text:list-item>
            <text:p text:style-name="P6" loext:marker-style-name="T14"><text:span text:style-name="T15">IAIDO/BATTODO</text:span><text:span text:style-name="T16"> </text:span><text:span text:style-name="T14">(Voie</text:span><text:span text:style-name="T17"> </text:span><text:span text:style-name="T14">du</text:span><text:span text:style-name="T18"> </text:span><text:span text:style-name="T14">sabre)</text:span><text:span text:style-name="T19"> </text:span><text:span text:style-name="T20">:</text:span><text:span text:style-name="T14"><text:tab/><text:tab/></text:span></text:p>
          </text:list-item>
          <text:list-item>
            <text:p text:style-name="P7" loext:marker-style-name="T14"><text:span text:style-name="T15">JODO</text:span><text:span text:style-name="T16"> </text:span><text:span text:style-name="T14">(Voie</text:span><text:span text:style-name="T17"> </text:span><text:span text:style-name="T14">du</text:span><text:span text:style-name="T17"> </text:span><text:span text:style-name="T14">bâton)</text:span><text:span text:style-name="T17"> </text:span><text:span text:style-name="T20">:</text:span><text:span text:style-name="T14"><text:tab/><text:tab/></text:span></text:p>
          </text:list-item>
          <text:list-item>
            <text:p text:style-name="P8" loext:marker-style-name="T14"><text:span text:style-name="T15">KYUDO </text:span><text:span text:style-name="T14">(Voie</text:span><text:span text:style-name="T17"> </text:span><text:span text:style-name="T14">de</text:span><text:span text:style-name="T19"> </text:span><text:span text:style-name="T14">l’arc)</text:span><text:span text:style-name="T17"> </text:span><text:span text:style-name="T20">:</text:span><text:span text:style-name="T14"><text:tab/><text:tab/></text:span></text:p>
          </text:list-item>
          <text:list-item>
            <text:p text:style-name="P7" loext:marker-style-name="T14"><text:span text:style-name="T15">AIKIDO</text:span><text:span text:style-name="T21"> </text:span><text:span text:style-name="T14">(Voie</text:span><text:span text:style-name="T17"> </text:span><text:span text:style-name="T14">de</text:span><text:span text:style-name="T17"> </text:span><text:span text:style-name="T14">la</text:span><text:span text:style-name="T17"> </text:span><text:span text:style-name="T14">paix)</text:span><text:span text:style-name="T22"> </text:span><text:span text:style-name="T20">:</text:span><text:span text:style-name="T14"><text:tab/><text:tab/></text:span></text:p>
          </text:list-item>
          <text:list-item>
            <text:p text:style-name="P9" loext:marker-style-name="T14"><text:span text:style-name="T15">NAGINATA</text:span><text:span text:style-name="T21"> </text:span><text:span text:style-name="T14">(Voie</text:span><text:span text:style-name="T19"> </text:span><text:span text:style-name="T14">de</text:span><text:span text:style-name="T17"> </text:span><text:span text:style-name="T14">la</text:span><text:span text:style-name="T19"> </text:span><text:span text:style-name="T14">hallebarde)</text:span><text:span text:style-name="T23"> </text:span><text:span text:style-name="T14">:</text:span><text:span text:style-name="T24"> <text:tab/></text:span></text:p>
          </text:list-item>
        </text:list>
        <text:p text:style-name="P10"/>
        <text:h text:style-name="Heading_20_2" text:outline-level="3"><text:span text:style-name="T11">Règlement</text:span><text:span text:style-name="T25"> </text:span><text:span text:style-name="T11">de</text:span><text:span text:style-name="T25"> </text:span><text:span text:style-name="T11">la cotisation</text:span><text:span text:style-name="T26"> </text:span><text:span text:style-name="T11">«</text:span><text:span text:style-name="T25"> </text:span><text:span text:style-name="T11">association</text:span><text:span text:style-name="T26"> </text:span><text:span text:style-name="T11">»</text:span><text:span text:style-name="T25"> </text:span><text:span text:style-name="T11">et des</text:span><text:span text:style-name="T25"> </text:span><text:span text:style-name="T11">licences</text:span><text:span text:style-name="T27"> </text:span><text:span text:style-name="T13">:</text:span></text:h>
        <text:p text:style-name="P11" loext:marker-style-name="T28"><text:span text:style-name="T29">1 chèque unique à l’ordre du Butokukan </text:span><text:span text:style-name="T28">(Possibilité toutefois de donner à l’inscription 3 chèques d’un même montant</text:span><text:span text:style-name="T30"> </text:span><text:span text:style-name="T28">qui</text:span><text:span text:style-name="T30"> </text:span><text:span text:style-name="T28">seront</text:span><text:span text:style-name="T31"> </text:span><text:span text:style-name="T28">prélevés</text:span><text:span text:style-name="T31"> </text:span><text:span text:style-name="T28">lors</text:span><text:span text:style-name="T32"> </text:span><text:span text:style-name="T28">de</text:span><text:span text:style-name="T32"> </text:span><text:span text:style-name="T28">la</text:span><text:span text:style-name="T31"> </text:span><text:span text:style-name="T28">saison</text:span><text:span text:style-name="T31"> </text:span><text:span text:style-name="T28">comme</text:span><text:span text:style-name="T33"> </text:span><text:span text:style-name="T28">suit</text:span><text:span text:style-name="T31"> </text:span><text:span text:style-name="T28">:</text:span><text:span text:style-name="T32"> </text:span><text:span text:style-name="T28">le</text:span><text:span text:style-name="T32"> </text:span><text:span text:style-name="T28">1</text:span><text:span text:style-name="T34">er</text:span><text:span text:style-name="T35"> dès</text:span><text:span text:style-name="T36"> </text:span><text:span text:style-name="T35">réception</text:span><text:span text:style-name="T37"> </text:span><text:span text:style-name="T35">du</text:span><text:span text:style-name="T37"> </text:span><text:span text:style-name="T35">dossier,</text:span><text:span text:style-name="T38"> </text:span><text:span text:style-name="T35">le</text:span><text:span text:style-name="T39"> </text:span><text:span text:style-name="T35">2</text:span><text:span text:style-name="T34">ème</text:span><text:span text:style-name="T40"> </text:span><text:span text:style-name="T35">en</text:span><text:span text:style-name="T36"> </text:span><text:span text:style-name="T35">décembre/janvier,</text:span><text:span text:style-name="T38"> </text:span><text:span text:style-name="T35">le 3</text:span><text:span text:style-name="T34">ème</text:span><text:span text:style-name="T35"> en mars/avril).</text:span></text:p>
        <text:p text:style-name="P12" loext:marker-style-name="T28"/>
        <text:p text:style-name="P13" loext:marker-style-name="T29"><text:span text:style-name="T29">Autre</text:span><text:span text:style-name="T41"> </text:span><text:span text:style-name="T29">possibilité</text:span><text:span text:style-name="T42"> </text:span><text:span text:style-name="T29">est</text:span><text:span text:style-name="T41"> </text:span><text:span text:style-name="T29">de</text:span><text:span text:style-name="T43"> </text:span><text:span text:style-name="T29">faire</text:span><text:span text:style-name="T42"> </text:span><text:span text:style-name="T29">un</text:span><text:span text:style-name="T44"> </text:span><text:span text:style-name="T29">virement</text:span><text:span text:style-name="T45"> </text:span><text:span text:style-name="T29">au</text:span><text:span text:style-name="T45"> </text:span><text:span text:style-name="T29">Butokukan</text:span><text:span text:style-name="T42"> </text:span><text:span text:style-name="T29">(voir</text:span><text:span text:style-name="T44"> </text:span><text:span text:style-name="T29">ci-</text:span><text:span text:style-name="T45">dessous)</text:span></text:p>
        <text:p text:style-name="P14" loext:marker-style-name="T46"/>
        <text:p text:style-name="P15" loext:marker-style-name="T29"><text:span text:style-name="T29">Pour</text:span><text:span text:style-name="T44"> </text:span><text:span text:style-name="T29">les</text:span><text:span text:style-name="T44"> </text:span><text:span text:style-name="T29">règlements</text:span><text:span text:style-name="T43"> </text:span><text:span text:style-name="T29">concernant</text:span><text:span text:style-name="T44"> </text:span><text:span text:style-name="T29">l'Aikido,</text:span><text:span text:style-name="T44"> </text:span><text:span text:style-name="T29">merci</text:span><text:span text:style-name="T45"> </text:span><text:span text:style-name="T29">de</text:span><text:span text:style-name="T41"> </text:span><text:span text:style-name="T29">prendre</text:span><text:span text:style-name="T42"> </text:span><text:span text:style-name="T29">contact</text:span><text:span text:style-name="T44"> </text:span><text:span text:style-name="T29">avec</text:span><text:span text:style-name="T47"> </text:span><text:span text:style-name="T29">le</text:span><text:span text:style-name="T47"> </text:span><text:span text:style-name="T29">responsable</text:span><text:span text:style-name="T42"> </text:span><text:span text:style-name="T29">de</text:span><text:span text:style-name="T47"> </text:span><text:span text:style-name="T29">la discipline (</text:span><text:a xlink:type="simple" xlink:href="mailto:contact@ame-no-ukihashi.fr" text:style-name="ListLabel_20_10" text:visited-style-name="ListLabel_20_10"><text:span text:style-name="T48">contact@ame-no-ukihashi.fr</text:span></text:a><text:span text:style-name="T29">).</text:span></text:p>
        <text:p text:style-name="P16" loext:marker-style-name="T46"/>
        <text:p text:style-name="P17" loext:marker-style-name="T29"><text:span text:style-name="T49">Tarifs:</text:span><text:span text:style-name="T49"/></text:p>
        <text:p text:style-name="P18"><text:span text:style-name="T46">Cotisation : </text:span>S'en acquitter vous donne la<text:span text:style-name="T5"> </text:span>qualité de membre de l’association et vous permet de suivre les cours<text:span text:style-name="T5"> </text:span>dans<text:span text:style-name="T3"> </text:span>la/les disciplines<text:span text:style-name="T5"> </text:span>et<text:span text:style-name="T5"> </text:span>créneau(x)<text:span text:style-name="T3"> </text:span>de<text:span text:style-name="T3"> </text:span>votre<text:span text:style-name="T3"> </text:span>choix,<text:span text:style-name="T5"> </text:span>sous<text:span text:style-name="T5"> </text:span>réserve<text:span text:style-name="T5"> </text:span>de<text:span text:style-name="T3"> </text:span>la souscription de<text:span text:style-name="T3"> </text:span>la/deslicences <text:span text:style-name="T3">concernées.</text:span></text:p>
        <text:p text:style-name="P19">1<text:span text:style-name="T5"> </text:span>à<text:span text:style-name="T8"> </text:span>5<text:span text:style-name="T2"> </text:span>disciplines d'armes<text:span text:style-name="T3"> </text:span>(Iaido/<text:span text:style-name="T50">Battodo</text:span>,<text:span text:style-name="T8"> </text:span>Jodo,<text:span text:style-name="T5"> </text:span>Kyudo,<text:span text:style-name="T5"> </text:span>Naginata):<text:span text:style-name="T6"> </text:span><text:span text:style-name="T46">200</text:span><text:span text:style-name="T51"> </text:span><text:span text:style-name="T46">€</text:span><text:span text:style-name="T52"> </text:span>par<text:span text:style-name="T6"> </text:span>an<text:span text:style-name="T5"> </text:span>à l'ordre du <text:span text:style-name="T53">:</text:span></text:p>
        <text:p text:style-name="P20" loext:marker-style-name="T14"><text:span text:style-name="T29">Butokukan</text:span><text:span text:style-name="T45"> </text:span><text:span text:style-name="T14">(</text:span><text:span text:style-name="T29">160 €</text:span><text:span text:style-name="T47"> </text:span><text:span text:style-name="T14">pour</text:span><text:span text:style-name="T19"> </text:span><text:span text:style-name="T14">les</text:span><text:span text:style-name="T18"> </text:span><text:span text:style-name="T14">étudiants</text:span><text:span text:style-name="T18"> </text:span><text:span text:style-name="T14">et</text:span><text:span text:style-name="T22"> </text:span><text:span text:style-name="T14">les </text:span><text:span text:style-name="T17">chômeurs)</text:span></text:p>
        <text:p text:style-name="P21"/>
        <text:h text:style-name="P22" text:outline-level="3">Adhésion<text:span text:style-name="T54"> </text:span>à<text:span text:style-name="T55"> </text:span>l’Ame<text:span text:style-name="T7"> </text:span>no<text:span text:style-name="T56"> </text:span>Ukihashi<text:span text:style-name="T4"> Dojo</text:span></text:h>
        <text:p text:style-name="P23">Tarif<text:span text:style-name="T7"> </text:span>de<text:span text:style-name="T6"> </text:span>base<text:span text:style-name="T6"> </text:span>:<text:span text:style-name="T7"> </text:span>100€ (tarif<text:span text:style-name="T7"> </text:span>minimum,<text:span text:style-name="T6"> </text:span>accessible<text:span text:style-name="T6"> </text:span>à<text:span text:style-name="T6"> </text:span>tous<text:span text:style-name="T7"> </text:span>sans<text:span text:style-name="T6"> </text:span>justificatif). Tarif solidaire : 140€ (tarif plus élevé basé sur le volontariat).</text:p>
        <text:p text:style-name="P24">L’adhésion<text:span text:style-name="T57"> </text:span>au<text:span text:style-name="T57"> </text:span>Dojo<text:span text:style-name="T57"> </text:span>d’Aikido<text:span text:style-name="T57"> </text:span>inclut<text:span text:style-name="T57"> </text:span>une<text:span text:style-name="T57"> </text:span>licence<text:span text:style-name="T57"> </text:span>à<text:span text:style-name="T57"> </text:span>la<text:span text:style-name="T57"> </text:span>Fédération<text:span text:style-name="T57"> </text:span>Sportive<text:span text:style-name="T57"> </text:span>et<text:span text:style-name="T57"> </text:span>Gymnique<text:span text:style-name="T57"> </text:span>du<text:span text:style-name="T57"> </text:span>Travail <text:span text:style-name="T3">(FSGT).</text:span></text:p>
        <text:p text:style-name="P25" loext:marker-style-name="T29"><text:span text:style-name="T29">1 à</text:span><text:span text:style-name="T42"> </text:span><text:span text:style-name="T29">5</text:span><text:span text:style-name="T44"> </text:span><text:span text:style-name="T29">disciplines</text:span><text:span text:style-name="T42"> </text:span><text:span text:style-name="T29">d’armes</text:span><text:span text:style-name="T42"> </text:span><text:span text:style-name="T29">+</text:span><text:span text:style-name="T58"> </text:span><text:span text:style-name="T45">Aikido</text:span></text:p>
        <text:p text:style-name="P26">Paiement<text:span text:style-name="T3"> </text:span>pour l’association Butokukan<text:span text:style-name="T3"> </text:span>:<text:span text:style-name="T6"> </text:span>100 €<text:span text:style-name="T5"> </text:span>(80€<text:span text:style-name="T5"> </text:span>pour<text:span text:style-name="T5"> </text:span>les chômeurs<text:span text:style-name="T4"> </text:span>ou<text:span text:style-name="T5"> </text:span><text:span text:style-name="T3">étudiants).</text:span></text:p>
        <text:p text:style-name="P27">Paiement<text:span text:style-name="T4"> </text:span>du<text:span text:style-name="T3"> </text:span>tarif<text:span text:style-name="T4"> </text:span>de<text:span text:style-name="T2"> </text:span>base ou<text:span text:style-name="T3"> </text:span>solidaire<text:span text:style-name="T6"> </text:span>pour<text:span text:style-name="T6"> </text:span>l’association<text:span text:style-name="T6"> </text:span><text:span text:style-name="T46">Ame</text:span><text:span text:style-name="T59"> </text:span><text:span text:style-name="T46">no</text:span><text:span text:style-name="T60"> </text:span><text:span text:style-name="T46">Ukihashi</text:span><text:span text:style-name="T59"> </text:span><text:span text:style-name="T46">Dojo</text:span><text:span text:style-name="T52"> </text:span>(100€ ou<text:span text:style-name="T4"> </text:span>140€). Possibilité de paiement fractionné sur demande.</text:p>
        <text:p text:style-name="P28" loext:marker-style-name="T14"><text:span text:style-name="T61">Licences</text:span><text:span text:style-name="T62"> </text:span><text:span text:style-name="T61">fédérales</text:span><text:span text:style-name="T63"> </text:span><text:span text:style-name="T61">:</text:span><text:span text:style-name="T64"> </text:span><text:span text:style-name="T65">(</text:span><text:span text:style-name="T14">reversées</text:span><text:span text:style-name="T17"> </text:span><text:span text:style-name="T14">par</text:span><text:span text:style-name="T17"> </text:span><text:span text:style-name="T14">l'association</text:span><text:span text:style-name="T18"> </text:span><text:span text:style-name="T14">aux</text:span><text:span text:style-name="T18"> </text:span><text:span text:style-name="T14">fédérations</text:span><text:span text:style-name="T18"> </text:span><text:span text:style-name="T17">d'appartenance)</text:span></text:p>
        <text:p text:style-name="P29"/>
        <text:p text:style-name="P30"><text:span text:style-name="T46">56</text:span><text:span text:style-name="T59"> </text:span><text:span text:style-name="T46">€</text:span><text:span text:style-name="T66"> </text:span>par<text:span text:style-name="T6"> </text:span>discipline<text:span text:style-name="T2"> </text:span>pour<text:span text:style-name="T5"> </text:span>le<text:span text:style-name="T5"> </text:span>Iaïdo/<text:span text:style-name="T9">Battodo</text:span>,<text:span text:style-name="T5"> </text:span>Jodo, Naginata<text:span text:style-name="T5"> </text:span>(1er<text:span text:style-name="T5"> </text:span>septembre<text:span text:style-name="T5"> </text:span>au<text:span text:style-name="T5"> </text:span>31 <text:span text:style-name="T3">août)</text:span></text:p>
        <text:p text:style-name="Text_20_body"/>
        <text:p text:style-name="P30"><text:span text:style-name="T46">46</text:span><text:span text:style-name="T67"> </text:span><text:span text:style-name="T46">€</text:span><text:span text:style-name="T66"> </text:span>pour<text:span text:style-name="T6"> </text:span>le<text:span text:style-name="T5"> </text:span>Kyudo<text:span text:style-name="T5"> </text:span>(1er<text:span text:style-name="T5"> </text:span>septembre<text:span text:style-name="T5"> </text:span>au 31<text:span text:style-name="T5"> </text:span><text:span text:style-name="T4">août)</text:span></text:p>
        <text:p text:style-name="P31"/>
        <text:p text:style-name="P30"><text:span text:style-name="T46">58</text:span><text:span text:style-name="T60"> </text:span><text:span text:style-name="T46">€</text:span><text:span text:style-name="T68"> </text:span>pour<text:span text:style-name="T7"> </text:span>l’Aikido<text:span text:style-name="T53"> </text:span>(1er<text:span text:style-name="T7"> </text:span>août<text:span text:style-name="T4"> </text:span>au<text:span text:style-name="T2"> </text:span>31<text:span text:style-name="T69"> </text:span><text:span text:style-name="T3">juillet)</text:span></text:p>
        <text:p text:style-name="P21"/>
        <text:p text:style-name="P32" loext:marker-style-name="T15"><text:span text:style-name="T15">Les licences ne seront décernées que sur </text:span><text:span text:style-name="T70">présentation d’un certificat médical en règle</text:span><text:span text:style-name="T15"> de «</text:span><text:span text:style-name="T71"> </text:span><text:span text:style-name="T15">non-contre-indication à la pratique des arts-martiaux ». Celles-ci sont indispensables à la pratique et au transport des armes.</text:span></text:p>
      </text:section>
      <text:p text:style-name="P33" loext:marker-style-name="T72"/>
      <text:p text:style-name="P34" loext:marker-style-name="T72"/>
      <text:p text:style-name="P35" loext:marker-style-name="T72"/>
      <text:h text:style-name="Heading_20_2" text:outline-level="3"><text:span text:style-name="T11">Passeport</text:span><text:span text:style-name="T26"> </text:span><text:span text:style-name="T11">sportif</text:span><text:span text:style-name="T25"> </text:span><text:span text:style-name="T11">(FFJDA-CNK)</text:span><text:span text:style-name="T25"> </text:span><text:span text:style-name="T11">:</text:span><text:span text:style-name="T26"> </text:span><text:span text:style-name="T11">(par</text:span><text:span text:style-name="T12"> </text:span><text:span text:style-name="T11">chèque</text:span><text:span text:style-name="T73"> </text:span><text:span text:style-name="T11">séparé</text:span><text:span text:style-name="T73"> </text:span><text:span text:style-name="T11">à</text:span><text:span text:style-name="T12"> </text:span><text:span text:style-name="T11">l’ordre</text:span><text:span text:style-name="T74"> </text:span><text:span text:style-name="T11">de</text:span><text:span text:style-name="T25"> </text:span><text:span text:style-name="T11">la </text:span><text:span text:style-name="T12">CRK)</text:span></text:h>
      <text:list text:continue-numbering="true" text:style-name="WWNum1">
        <text:list-item>
          <text:p text:style-name="P36" loext:marker-style-name="T14"><text:span text:style-name="T14">Délivré</text:span><text:span text:style-name="T19"> </text:span><text:span text:style-name="T14">par</text:span><text:span text:style-name="T19"> </text:span><text:span text:style-name="T14">la</text:span><text:span text:style-name="T22"> </text:span><text:span text:style-name="T14">fédération pour</text:span><text:span text:style-name="T18"> </text:span><text:span text:style-name="T14">le</text:span><text:span text:style-name="T18"> </text:span><text:span text:style-name="T14">Iaïdo et le</text:span><text:span text:style-name="T19"> </text:span><text:span text:style-name="T14">Jodo</text:span><text:span text:style-name="T18"> </text:span><text:span text:style-name="T14">pour un</text:span><text:span text:style-name="T22"> </text:span><text:span text:style-name="T14">coût</text:span><text:span text:style-name="T18"> </text:span><text:span text:style-name="T14">de</text:span><text:span text:style-name="T75"> </text:span><text:span text:style-name="T14">10</text:span><text:span text:style-name="T18"> </text:span><text:span text:style-name="T14">€</text:span><text:span text:style-name="T19"> </text:span><text:span text:style-name="T14">+</text:span><text:span text:style-name="T18"> </text:span><text:span text:style-name="T14">1</text:span><text:span text:style-name="T18"> </text:span><text:span text:style-name="T14">photo </text:span><text:span text:style-name="T17">d’identité</text:span></text:p>
        </text:list-item>
      </text:list>
      <text:p text:style-name="P37">+<text:span text:style-name="T5"> </text:span>formulaire<text:span text:style-name="T8"> </text:span>de<text:span text:style-name="T5"> </text:span>demande<text:span text:style-name="T5"> </text:span>à<text:span text:style-name="T4"> </text:span>compléter+ 1<text:span text:style-name="T5"> </text:span>enveloppe<text:span text:style-name="T6"> </text:span><text:span text:style-name="T3">timbrée</text:span></text:p>
      <text:list text:continue-numbering="true" text:style-name="WWNum1">
        <text:list-item>
          <text:p text:style-name="P38" loext:marker-style-name="T14"><text:span text:style-name="T14">Le</text:span><text:span text:style-name="T19"> </text:span><text:span text:style-name="T14">passeport</text:span><text:span text:style-name="T76"> </text:span><text:span text:style-name="T14">sportif</text:span><text:span text:style-name="T76"> </text:span><text:span text:style-name="T14">est</text:span><text:span text:style-name="T76"> </text:span><text:span text:style-name="T14">obligatoire</text:span><text:span text:style-name="T19"> </text:span><text:span text:style-name="T14">pour</text:span><text:span text:style-name="T75"> </text:span><text:span text:style-name="T14">pouvoir</text:span><text:span text:style-name="T19"> </text:span><text:span text:style-name="T14">participer</text:span><text:span text:style-name="T19"> </text:span><text:span text:style-name="T14">aux</text:span><text:span text:style-name="T76"> </text:span><text:span text:style-name="T14">stages</text:span><text:span text:style-name="T22"> </text:span><text:span text:style-name="T14">nationaux</text:span><text:span text:style-name="T19"> </text:span><text:span text:style-name="T14">et aux passages de grades en dehors du club</text:span></text:p>
        </text:list-item>
      </text:list>
      <text:p text:style-name="Text_20_body"/>
      <text:p text:style-name="P39"/>
      <text:h text:style-name="Heading_20_2" text:outline-level="3"><text:span text:style-name="T11">Tenues</text:span><text:span text:style-name="T77"> </text:span><text:span text:style-name="T11">et</text:span><text:span text:style-name="T73"> </text:span><text:span text:style-name="T11">Matériel</text:span><text:span text:style-name="T73"> </text:span><text:span text:style-name="T13">:</text:span></text:h>
      <text:p text:style-name="P40" loext:marker-style-name="T46"/>
      <text:list text:continue-numbering="true" text:style-name="WWNum1">
        <text:list-item>
          <text:p text:style-name="P41" loext:marker-style-name="T14"><text:span text:style-name="T14">Iaïdo,</text:span><text:span text:style-name="T22"> </text:span><text:span text:style-name="T14">Jodo,</text:span><text:span text:style-name="T78"> </text:span><text:span text:style-name="T14">Naginata,</text:span><text:span text:style-name="T22"> </text:span><text:span text:style-name="T14">Kyudo</text:span><text:span text:style-name="T22"> </text:span><text:span text:style-name="T14">et</text:span><text:span text:style-name="T75"> </text:span><text:span text:style-name="T14">Battodo</text:span><text:span text:style-name="T22"> </text:span><text:span text:style-name="T14">se</text:span><text:span text:style-name="T22"> </text:span><text:span text:style-name="T14">pratiquent</text:span><text:span text:style-name="T22"> </text:span><text:span text:style-name="T14">en</text:span><text:span text:style-name="T22"> </text:span><text:span text:style-name="T14">tenue</text:span><text:span text:style-name="T22"> </text:span><text:span text:style-name="T14">reglementaire (Hakama, Keidogi,Obi)</text:span></text:p>
        </text:list-item>
        <text:list-item>
          <text:p text:style-name="P42" loext:marker-style-name="T14"><text:span text:style-name="T14">Pour</text:span><text:span text:style-name="T18"> </text:span><text:span text:style-name="T14">la</text:span><text:span text:style-name="T19"> </text:span><text:span text:style-name="T14">pratique</text:span><text:span text:style-name="T18"> </text:span><text:span text:style-name="T14">du</text:span><text:span text:style-name="T19"> </text:span><text:span text:style-name="T14">Iaïdo,</text:span><text:span text:style-name="T17"> </text:span><text:span text:style-name="T14">des genouillères</text:span><text:span text:style-name="T17"> </text:span><text:span text:style-name="T14">sont </text:span><text:span text:style-name="T17">recommandées.</text:span></text:p>
        </text:list-item>
        <text:list-item>
          <text:p text:style-name="P43" loext:marker-style-name="T14"><text:span text:style-name="T14">Pour</text:span><text:span text:style-name="T18"> </text:span><text:span text:style-name="T14">les</text:span><text:span text:style-name="T18"> </text:span><text:span text:style-name="T14">débutants</text:span><text:span text:style-name="T17"> </text:span><text:span text:style-name="T14">un</text:span><text:span text:style-name="T22"> </text:span><text:span text:style-name="T14">kimono</text:span><text:span text:style-name="T18"> </text:span><text:span text:style-name="T14">ou un</text:span><text:span text:style-name="T18"> </text:span><text:span text:style-name="T14">survêtement</text:span><text:span text:style-name="T19"> </text:span><text:span text:style-name="T17">suffisent.</text:span></text:p>
        </text:list-item>
        <text:list-item>
          <text:p text:style-name="P44" loext:marker-style-name="T14"><text:span text:style-name="T14">Se</text:span><text:span text:style-name="T22"> </text:span><text:span text:style-name="T14">munir</text:span><text:span text:style-name="T18"> </text:span><text:span text:style-name="T14">d’une</text:span><text:span text:style-name="T17"> </text:span><text:span text:style-name="T14">paire</text:span><text:span text:style-name="T18"> </text:span><text:span text:style-name="T14">de</text:span><text:span text:style-name="T18"> </text:span><text:span text:style-name="T14">Zoori</text:span><text:span text:style-name="T18"> </text:span><text:span text:style-name="T14">(sandales)</text:span><text:span text:style-name="T19"> </text:span><text:span text:style-name="T14">ou</text:span><text:span text:style-name="T18"> </text:span><text:span text:style-name="T14">espadrilles</text:span><text:span text:style-name="T18"> </text:span><text:span text:style-name="T14">pour</text:span><text:span text:style-name="T18"> </text:span><text:span text:style-name="T14">l’accès</text:span><text:span text:style-name="T18"> </text:span><text:span text:style-name="T14">à</text:span><text:span text:style-name="T22"> </text:span><text:span text:style-name="T14">la </text:span><text:span text:style-name="T17">salle.</text:span></text:p>
        </text:list-item>
        <text:list-item>
          <text:p text:style-name="P45" loext:marker-style-name="T14"><text:span text:style-name="T14">Les</text:span><text:span text:style-name="T75"> </text:span><text:span text:style-name="T14">armes</text:span><text:span text:style-name="T18"> </text:span><text:span text:style-name="T14">pourront</text:span><text:span text:style-name="T22"> </text:span><text:span text:style-name="T14">être</text:span><text:span text:style-name="T23"> </text:span><text:span text:style-name="T14">mises</text:span><text:span text:style-name="T18"> </text:span><text:span text:style-name="T14">à</text:span><text:span text:style-name="T22"> </text:span><text:span text:style-name="T14">disposition</text:span><text:span text:style-name="T19"> </text:span><text:span text:style-name="T14">gratuitement au</text:span><text:span text:style-name="T17"> départ.</text:span></text:p>
        </text:list-item>
        <text:list-item>
          <text:p text:style-name="P46" loext:marker-style-name="T79"><text:span text:style-name="T79">Pour</text:span><text:span text:style-name="T80"> </text:span><text:span text:style-name="T79">la</text:span><text:span text:style-name="T81"> </text:span><text:span text:style-name="T79">pratique</text:span><text:span text:style-name="T80"> </text:span><text:span text:style-name="T79">du</text:span><text:span text:style-name="T81"> </text:span><text:span text:style-name="T79">Battodo,</text:span><text:span text:style-name="T82"> </text:span><text:span text:style-name="T79">des</text:span><text:span text:style-name="T83"> </text:span><text:span text:style-name="T79">consignes</text:span><text:span text:style-name="T80"> </text:span><text:span text:style-name="T79">précises</text:span><text:span text:style-name="T80"> </text:span><text:span text:style-name="T79">ont</text:span><text:span text:style-name="T82"> </text:span><text:span text:style-name="T79">été</text:span><text:span text:style-name="T80"> </text:span><text:span text:style-name="T79">rédigées</text:span><text:span text:style-name="T81"> </text:span><text:span text:style-name="T79">dans</text:span><text:span text:style-name="T84"> </text:span><text:span text:style-name="T79">un</text:span><text:span text:style-name="T83"> </text:span><text:span text:style-name="T79">règlement</text:span><text:span text:style-name="T80"> </text:span><text:span text:style-name="T79">qui, pour des raisons de sécurité évidentes, devra être strictement respecté.</text:span></text:p>
        </text:list-item>
      </text:list>
      <text:p text:style-name="P47" loext:marker-style-name="T85"/>
      <text:h text:style-name="Heading_20_2" text:outline-level="3"><text:span text:style-name="T11">Relevé</text:span><text:span text:style-name="T12"> </text:span><text:span text:style-name="T11">d’Identité</text:span><text:span text:style-name="T25"> </text:span><text:span text:style-name="T11">Bancaire</text:span><text:span text:style-name="T73"> </text:span><text:span text:style-name="T13">:</text:span></text:h>
      <text:p text:style-name="P48" loext:marker-style-name="T46"><draw:frame draw:style-name="fr1" draw:name="Image 3" text:anchor-type="char" svg:x="1.748cm" svg:y="0.429cm" svg:width="17.632cm" svg:height="8.158cm" draw:z-index="6"><draw:image xlink:href="Pictures/10000000000003180000017825C14F65.jpg" xlink:type="simple" xlink:show="embed" xlink:actuate="onLoad" draw:mime-type="image/jpeg"/></draw:frame></text:p>
      <text:p text:style-name="P48" loext:marker-style-name="T46"/>
      <text:p text:style-name="P48" loext:marker-style-name="T46"/>
      <text:p text:style-name="P49" loext:marker-style-name="T46"/>
      <text:p text:style-name="P50">Nous<text:span text:style-name="T2"> </text:span>restons à<text:span text:style-name="T4"> </text:span>votre<text:span text:style-name="T3"> </text:span>disposition<text:span text:style-name="T5"> </text:span>pour<text:span text:style-name="T5"> </text:span>tout complément<text:span text:style-name="T3"> </text:span>d’information<text:span text:style-name="T3"> </text:span>et<text:span text:style-name="T5"> </text:span>vous<text:span text:style-name="T4"> </text:span>souhaitons<text:span text:style-name="T5"> </text:span>à<text:span text:style-name="T4"> </text:span>toutes<text:span text:style-name="T5"> </text:span>et<text:span text:style-name="T2"> </text:span><text:span text:style-name="T4">tous</text:span></text:p>
      <text:h text:style-name="P51" text:outline-level="2">UNE<text:span text:style-name="T3"> </text:span>BONNE<text:span text:style-name="T5"> </text:span>SAISON<text:span text:style-name="T3"> </text:span>202<text:span text:style-name="T86">6</text:span>-202<text:span text:style-name="T86">7</text:span><text:span text:style-name="T5"> </text:span><text:span text:style-name="T53">!</text:span></text:h>
      <text:p text:style-name="P52">Cordialement<text:span text:style-name="T5"> </text:span><text:span text:style-name="T3">vôtres,</text:span></text:p>
      <text:p text:style-name="P53" loext:marker-style-name="T87"><draw:custom-shape text:anchor-type="char" draw:z-index="5" draw:name="Graphic 4" draw:style-name="gr1" draw:text-style-name="P54" svg:width="16.948cm" svg:height="0.004cm" svg:x="1.909cm" svg:y="0.727cm"><text:p/><draw:enhanced-geometry draw:mirror-horizontal="false" draw:mirror-vertical="false" svg:viewBox="0 0 0 0" drawooo:sub-view-size="6101080 0" draw:text-areas="0 0 ?f0 ?f1" draw:type="ooxml-non-primitive" draw:enhanced-path="M 0 0 L 6100572 0 N"><draw:equation draw:name="f0" draw:formula="logwidth"/><draw:equation draw:name="f1" draw:formula="logheight"/></draw:enhanced-geometry></draw:custom-shape></text:p>
      <text:p text:style-name="P55" loext:marker-style-name="T88"><text:span text:style-name="T88">BUTOKUKAN</text:span><text:span text:style-name="T89"> </text:span><text:span text:style-name="T88">-</text:span><text:span text:style-name="T90"> </text:span><text:span text:style-name="T88">Jean-Marc</text:span><text:span text:style-name="T91"> </text:span><text:span text:style-name="T88">GEORGES</text:span><text:span text:style-name="T91"> </text:span><text:span text:style-name="T88">-</text:span><text:span text:style-name="T89"> </text:span><text:span text:style-name="T88">22</text:span><text:span text:style-name="T90"> </text:span><text:span text:style-name="T88">rue</text:span><text:span text:style-name="T91"> </text:span><text:span text:style-name="T88">de</text:span><text:span text:style-name="T90"> </text:span><text:span text:style-name="T88">Dorlisheim</text:span><text:span text:style-name="T91"> </text:span><text:span text:style-name="T88">–</text:span><text:span text:style-name="T92"> </text:span><text:span text:style-name="T88">67200</text:span><text:span text:style-name="T90"> </text:span><text:span text:style-name="T88">STRASBOURG Tél. 03 88 30 61 95 – E-mail : </text:span><text:a xlink:type="simple" xlink:href="mailto:butokukandojo@gmail.com" text:style-name="ListLabel_20_11" text:visited-style-name="ListLabel_20_11"><text:span text:style-name="T88">butokukandojo@gmail.com</text:span></text:a></text:p>
      <text:p text:style-name="P56" loext:marker-style-name="T88"><text:span text:style-name="T88">Site</text:span><text:span text:style-name="T93"> </text:span><text:span text:style-name="T88">internet</text:span><text:span text:style-name="T93"> </text:span><text:span text:style-name="T88">de</text:span><text:span text:style-name="T94"> </text:span><text:span text:style-name="T88">l'association</text:span><text:span text:style-name="T95"> </text:span><text:span text:style-name="T88">:</text:span><text:span text:style-name="T93"> </text:span><text:a xlink:type="simple" xlink:href="https://butokukan-dojo.com/" text:style-name="ListLabel_20_13" text:visited-style-name="ListLabel_20_13"><text:span text:style-name="T96">https://butokukan-</text:span><text:span text:style-name="T97">dojo.com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/>
      <style:text-properties style:font-name="Verdana" fo:font-family="Verdana" style:font-family-generic="swiss" style:font-pitch="variable" fo:language="fr" fo:country="FR" style:font-name-asian="Verdana1" style:font-family-asian="Verdana" style:font-family-generic-asian="system" style:font-pitch-asian="variable" style:language-asian="en" style:country-asian="US" style:font-name-complex="Verdana1" style:font-family-complex="Verdan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Verdana" fo:font-family="Verdana" style:font-family-generic="swiss" style:font-pitch="variable" fo:font-size="9pt" fo:language="fr" fo:country="FR" style:font-name-asian="Verdana1" style:font-family-asian="Verdana" style:font-family-generic-asian="system" style:font-pitch-asian="variable" style:font-size-asian="9pt" style:language-asian="en" style:country-asian="US" style:font-name-complex="Verdana1" style:font-family-complex="Verdana" style:font-family-generic-complex="system" style:font-pitch-complex="variable" style:font-size-complex="9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right="0.025cm" fo:text-align="center" style:justify-single-word="false"/>
      <style:text-properties style:font-name="Verdana" fo:font-family="Verdana" style:font-family-generic="swiss" style:font-pitch="variable" fo:font-size="12pt" fo:language="fr" fo:country="FR" fo:font-weight="bold" style:font-name-asian="Verdana1" style:font-family-asian="Verdana" style:font-family-generic-asian="system" style:font-pitch-asian="variable" style:font-size-asian="12pt" style:language-asian="en" style:country-asian="US" style:font-weight-asian="bold" style:font-name-complex="Verdana1" style:font-family-complex="Verdana" style:font-family-generic-complex="system" style:font-pitch-complex="variable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0.409cm"/>
      <style:text-properties style:font-name="Verdana" fo:font-family="Verdana" style:font-family-generic="swiss" style:font-pitch="variable" fo:font-size="9pt" fo:language="fr" fo:country="FR" fo:font-weight="bold" style:font-name-asian="Verdana1" style:font-family-asian="Verdana" style:font-family-generic-asian="system" style:font-pitch-asian="variable" style:font-size-asian="9pt" style:language-asian="en" style:country-asian="US" style:font-weight-asian="bold" style:font-name-complex="Verdana1" style:font-family-complex="Verdana" style:font-family-generic-complex="system" style:font-pitch-complex="variable" style:font-size-complex="9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674cm" fo:text-indent="-0.633cm" style:auto-text-indent="false"/>
      <style:text-properties style:font-name="Verdana" fo:font-family="Verdana" style:font-family-generic="swiss" style:font-pitch="variable" fo:language="fr" fo:country="FR" style:font-name-asian="Verdana1" style:font-family-asian="Verdana" style:font-family-generic-asian="system" style:font-pitch-asian="variable" style:language-asian="en" style:country-asian="US" style:font-name-complex="Verdana1" style:font-family-complex="Verdana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fr" fo:country="FR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font-size="12pt" fo:letter-spacing="normal" fo:language="fr" fo:country="FR" fo:font-style="normal" fo:font-weight="normal" style:font-name-asian="Symbol" style:font-family-asian="Symbol" style:font-family-generic-asian="system" style:font-pitch-asian="variable" style:font-size-asian="12pt" style:language-asian="en" style:country-asian="US" style:font-style-asian="normal" style:font-weight-asian="normal" style:font-name-complex="Symbol" style:font-family-complex="Symbol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>
      <style:text-properties fo:color="#000080" loext:opacity="100%" fo:font-size="9pt" style:text-underline-style="solid" style:text-underline-width="auto" style:text-underline-color="#000080" fo:font-weight="bold" style:font-size-asian="9pt" style:font-weight-asian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1" style:display-name="ListLabel 11" style:family="text">
      <style:text-properties fo:font-size="8pt" style:font-size-asian="8pt"/>
    </style:style>
    <style:style style:name="ListLabel_20_12" style:display-name="ListLabel 12" style:family="text">
      <style:text-properties fo:color="#0000ff" loext:opacity="100%" fo:font-size="8pt" style:font-size-asian="8pt"/>
    </style:style>
    <style:style style:name="ListLabel_20_13" style:display-name="ListLabel 13" style:family="text">
      <style:text-properties fo:color="#0000ff" loext:opacity="100%" fo:font-size="8pt" fo:letter-spacing="-0.004cm" style:font-size-asian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66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4.927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56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19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9.83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1.464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099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4.73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Frame_20_contents">
      <style:paragraph-properties fo:margin-left="0.035cm" fo:margin-right="0cm" fo:margin-top="0.037cm" fo:margin-bottom="0cm" style:contextual-spacing="false" fo:text-align="start" style:justify-single-word="false" fo:text-indent="0cm" style:auto-text-indent="false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font-size="10pt" style:font-size-asian="10pt"/>
    </style:style>
    <style:style style:name="MT2" style:family="text">
      <style:text-properties fo:font-size="14pt" style:font-size-asian="14pt"/>
    </style:style>
    <style:style style:name="MT3" style:family="text">
      <style:text-properties fo:font-size="14pt" fo:letter-spacing="-0.007cm" style:font-size-asian="14pt"/>
    </style:style>
    <style:style style:name="MT4" style:family="text">
      <style:text-properties fo:font-size="14pt" fo:letter-spacing="-0.009cm" style:font-size-asian="14pt"/>
    </style:style>
    <style:style style:name="MT5" style:family="text">
      <style:text-properties fo:font-size="14pt" fo:letter-spacing="-0.014cm" style:font-size-asian="14pt"/>
    </style:style>
    <style:style style:name="MT6" style:family="text">
      <style:text-properties fo:font-size="14pt" fo:letter-spacing="-0.004cm" style:font-size-asian="14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676cm" fo:min-width="8.087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85cm" fo:margin-bottom="0.494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24cm" fo:margin-left="0cm" fo:margin-right="0cm" fo:margin-bottom="3.023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85cm" fo:margin-bottom="0cm" fo:margin-left="1.499cm" fo:margin-right="1.499cm" style:writing-mode="lr-tb" style:layout-grid-color="#c0c0c0" style:layout-grid-lines="24726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24cm" fo:margin-left="0cm" fo:margin-right="0cm" fo:margin-bottom="3.023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frame draw:style-name="Mfr1" draw:name="Image 1" text:anchor-type="char" svg:x="3.052cm" svg:y="1.85cm" svg:width="3.078cm" svg:height="2.776cm" draw:z-index="0"><draw:image xlink:href="Pictures/1000000000000113000000F88518A924.jpg" xlink:type="simple" xlink:show="embed" xlink:actuate="onLoad" draw:mime-type="image/jpeg"/></draw:frame><draw:custom-shape text:anchor-type="char" draw:z-index="1" draw:name="Textbox 2" draw:style-name="Mgr1" draw:text-style-name="MP3" svg:width="8.086cm" svg:height="0.675cm" svg:x="6.789cm" svg:y="4.369cm"><text:p text:style-name="MP2" loext:marker-style-name="MT2"><text:span text:style-name="MT2">ÉCOLE</text:span><text:span text:style-name="MT3"> </text:span><text:span text:style-name="MT2">DE</text:span><text:span text:style-name="MT4"> </text:span><text:span text:style-name="MT2">L’ÉTHIQUE</text:span><text:span text:style-name="MT5"> </text:span><text:span text:style-name="MT6">MARTIALE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  <style:master-page style:name="Converted1" style:page-layout-name="Mpm2" draw:style-name="Mdp1">
      <style:header>
        <text:p text:style-name="MP1" loext:marker-style-name="MT1"><draw:frame draw:style-name="Mfr1" draw:name="Image 1 Copie 1" text:anchor-type="char" svg:x="3.052cm" svg:y="1.85cm" svg:width="3.078cm" svg:height="2.776cm" draw:z-index="3"><draw:image xlink:href="Pictures/1000000000000113000000F88518A924.jpg" xlink:type="simple" xlink:show="embed" xlink:actuate="onLoad" draw:mime-type="image/jpeg"/></draw:frame><draw:custom-shape text:anchor-type="char" draw:z-index="3" draw:name="Textbox 1" draw:style-name="Mgr1" draw:text-style-name="MP3" svg:width="8.086cm" svg:height="0.675cm" svg:x="6.789cm" svg:y="4.369cm"><text:p text:style-name="MP2" loext:marker-style-name="MT2"><text:span text:style-name="MT2">ÉCOLE</text:span><text:span text:style-name="MT3"> </text:span><text:span text:style-name="MT2">DE</text:span><text:span text:style-name="MT4"> </text:span><text:span text:style-name="MT2">L’ÉTHIQUE</text:span><text:span text:style-name="MT5"> </text:span><text:span text:style-name="MT6">MARTIALE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Tarifs-saison-2025-2026.odt</dc:title>
    <meta:creation-date>2026-07-22T18:26:18</meta:creation-date>
    <dc:date>2026-08-11T20:56:41.010061700</dc:date>
    <meta:editing-duration>PT6M50S</meta:editing-duration>
    <meta:generator>LibreOffice/25.8.5.1$Windows_X86_64 LibreOffice_project/cde5f182e321816108385dd3739c4295be919062</meta:generator>
    <meta:editing-cycles>2</meta:editing-cycles>
    <meta:document-statistic meta:table-count="0" meta:image-count="3" meta:object-count="0" meta:page-count="2" meta:paragraph-count="46" meta:word-count="584" meta:character-count="3600" meta:non-whitespace-character-count="3063"/>
    <meta:user-defined meta:name="AppVersion">12.0000</meta:user-defined>
    <meta:user-defined meta:name="Converter">SolidFramework v10.0.19910.1</meta:user-defined>
    <meta:user-defined meta:name="Created" meta:value-type="date">2025-09-19T00:00:00</meta:user-defined>
    <meta:user-defined meta:name="LastSaved" meta:value-type="date">2026-07-22T00:00:00</meta:user-defined>
    <meta:user-defined meta:name="Producer" meta:value-type="string">Microsoft: Print To PDF</meta:user-defined>
    <meta:template xlink:type="simple" xlink:actuate="onRequest" xlink:title="Normal" xlink:href=""/>
  </office:meta>
</office:document-meta>
</file>